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10760000010A400000E5E1FEF8AB0.wmf" manifest:media-type="image/x-wmf"/>
  <manifest:file-entry manifest:full-path="Pictures/10000000000000A10000008B433921C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roman" style:font-pitch="variable"/>
  </office:font-face-decls>
  <office:automatic-styles>
    <style:style style:name="P1" style:family="paragraph" style:parent-style-name="Standard">
      <style:paragraph-properties fo:margin-left="8.14cm" fo:margin-right="0cm" fo:line-height="100%" fo:text-indent="0cm" style:auto-text-indent="false"/>
    </style:style>
    <style:style style:name="P2" style:family="paragraph" style:parent-style-name="Standard">
      <style:text-properties style:font-name="Calibri" fo:font-size="11pt" fo:language="pt" fo:country="none" style:font-size-asian="11pt"/>
    </style:style>
    <style:style style:name="P3" style:family="paragraph" style:parent-style-name="Standard">
      <style:paragraph-properties fo:margin-left="0.928cm" fo:margin-right="0cm" fo:line-height="100%" fo:text-align="center" style:justify-single-word="false" fo:text-indent="0cm" style:auto-text-indent="false"/>
    </style:style>
    <style:style style:name="P4" style:family="paragraph" style:parent-style-name="Standard">
      <style:paragraph-properties fo:margin-left="1.644cm" fo:margin-right="0.794cm" fo:margin-top="0.102cm" fo:margin-bottom="0cm" style:contextual-spacing="false" style:line-height-at-least="0.557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4.907cm" style:line-height-at-least="0.917cm" fo:text-align="center" style:justify-single-word="false" fo:text-indent="0cm" style:auto-text-indent="false"/>
      <style:text-properties officeooo:paragraph-rsid="0003cef9"/>
    </style:style>
    <style:style style:name="P6" style:family="paragraph" style:parent-style-name="Standard" style:master-page-name="">
      <loext:graphic-properties draw:fill="none"/>
      <style:paragraph-properties fo:margin-left="-0.6cm" fo:margin-right="4.9cm" style:line-height-at-least="0.917cm" fo:text-align="center" style:justify-single-word="false" fo:text-indent="0cm" style:auto-text-indent="false" style:page-number="auto" fo:background-color="transparent"/>
      <style:text-properties officeooo:paragraph-rsid="0003cef9"/>
    </style:style>
    <style:style style:name="P7" style:family="paragraph" style:parent-style-name="Standard">
      <style:paragraph-properties fo:line-height="100%"/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8" style:family="paragraph" style:parent-style-name="Standard" style:master-page-name="">
      <loext:graphic-properties draw:fill="none"/>
      <style:paragraph-properties fo:margin-left="1.401cm" fo:margin-right="0.101cm" fo:margin-top="0.002cm" fo:margin-bottom="0cm" style:contextual-spacing="false" style:line-height-at-least="0.557cm" fo:text-align="justify" style:justify-single-word="false" fo:text-indent="0cm" style:auto-text-indent="false" style:page-number="auto" fo:background-color="transparent">
        <style:tab-stops>
          <style:tab-stop style:position="4.669cm"/>
          <style:tab-stop style:position="8.511cm"/>
          <style:tab-stop style:position="13.496cm"/>
          <style:tab-stop style:position="13.868cm"/>
        </style:tab-stops>
      </style:paragraph-properties>
      <style:text-properties fo:font-size="8pt" fo:font-weight="normal" style:font-size-asian="8pt" style:font-weight-asian="normal" style:font-size-complex="8pt" style:font-weight-complex="normal"/>
    </style:style>
    <style:style style:name="P9" style:family="paragraph" style:parent-style-name="Standard" style:master-page-name="">
      <loext:graphic-properties draw:fill="none"/>
      <style:paragraph-properties fo:margin-left="1.401cm" fo:margin-right="0cm" style:line-height-at-least="0.557cm" fo:text-align="justify" style:justify-single-word="false" fo:text-indent="0cm" style:auto-text-indent="false" style:page-number="auto" fo:background-color="transparent"/>
      <style:text-properties fo:font-size="8pt" fo:font-weight="normal" style:font-size-asian="8pt" style:font-weight-asian="normal" style:font-size-complex="8pt" style:font-weight-complex="normal"/>
    </style:style>
    <style:style style:name="P10" style:family="paragraph" style:parent-style-name="Standard">
      <style:paragraph-properties fo:margin-left="1.365cm" fo:margin-right="0cm" style:line-height-at-least="0.557cm" fo:text-align="justify" style:justify-single-word="false" fo:text-indent="0cm" style:auto-text-indent="false"/>
      <style:text-properties fo:font-size="8pt" fo:font-weight="normal" style:font-size-asian="8pt" style:font-weight-asian="normal" style:font-size-complex="8pt" style:font-weight-complex="normal"/>
    </style:style>
    <style:style style:name="P11" style:family="paragraph" style:parent-style-name="Standard">
      <style:paragraph-properties fo:margin-left="1.365cm" fo:margin-right="0cm" style:line-height-at-least="0.318cm" fo:text-align="justify" style:justify-single-word="false" fo:text-indent="0cm" style:auto-text-indent="false"/>
      <style:text-properties fo:font-size="8pt" fo:font-weight="normal" style:font-size-asian="8pt" style:font-weight-asian="normal" style:font-size-complex="8pt" style:font-weight-complex="normal"/>
    </style:style>
    <style:style style:name="P12" style:family="paragraph" style:parent-style-name="Standard">
      <style:paragraph-properties fo:margin-left="1.365cm" fo:margin-right="0.176cm" fo:margin-top="0.085cm" fo:margin-bottom="0cm" style:contextual-spacing="false" style:line-height-at-least="0.557cm" fo:text-align="justify" style:justify-single-word="false" fo:text-indent="0.004cm" style:auto-text-indent="false"/>
      <style:text-properties fo:font-size="8pt" fo:font-weight="normal" style:font-size-asian="8pt" style:font-weight-asian="normal" style:font-size-complex="8pt" style:font-weight-complex="normal"/>
    </style:style>
    <style:style style:name="P13" style:family="paragraph" style:parent-style-name="Standard">
      <style:paragraph-properties fo:margin-top="0.071cm" fo:margin-bottom="0cm" style:contextual-spacing="false" fo:line-height="100%" fo:text-align="center" style:justify-single-word="false"/>
      <style:text-properties style:use-window-font-color="true" loext:opacity="0%" style:font-name="Verdana" fo:font-size="7.5pt" fo:letter-spacing="normal" fo:language="pt" fo:country="none" style:text-underline-style="none" fo:font-weight="bold" style:font-size-asian="7.5pt" style:font-weight-asian="bold"/>
    </style:style>
    <style:style style:name="P14" style:family="paragraph" style:parent-style-name="Standard">
      <style:paragraph-properties fo:margin-left="0.937cm" fo:margin-right="0cm" fo:line-height="100%" fo:text-align="center" style:justify-single-word="false" fo:text-indent="0cm" style:auto-text-indent="false"/>
    </style:style>
    <style:style style:name="P15" style:family="paragraph" style:parent-style-name="Standard">
      <style:paragraph-properties fo:margin-left="0.937cm" fo:margin-right="0cm" fo:line-height="100%" fo:text-align="center" style:justify-single-word="false" fo:text-indent="0cm" style:auto-text-indent="false"/>
      <style:text-properties fo:color="#333333" loext:opacity="100%" style:font-name="Verdana" fo:font-size="7.5pt" fo:letter-spacing="-0.011cm" fo:language="pt" fo:country="none" style:text-underline-style="none" fo:font-weight="bold" style:font-size-asian="7.5pt" style:font-weight-asian="bold"/>
    </style:style>
    <style:style style:name="P16" style:family="paragraph" style:parent-style-name="Standard">
      <style:paragraph-properties fo:margin-top="0.203cm" fo:margin-bottom="0cm" style:contextual-spacing="false" fo:line-height="100%" fo:text-align="center" style:justify-single-word="false"/>
      <style:text-properties style:use-window-font-color="true" loext:opacity="0%" style:font-name="Verdana" fo:font-size="10pt" fo:letter-spacing="normal" fo:language="pt" fo:country="none" style:text-underline-style="none" fo:font-weight="bold" officeooo:paragraph-rsid="0009a3af" style:font-size-asian="10pt" style:font-weight-asian="bold"/>
    </style:style>
    <style:style style:name="P17" style:family="paragraph" style:parent-style-name="Standard">
      <style:paragraph-properties fo:margin-top="0.203cm" fo:margin-bottom="0cm" style:contextual-spacing="false" fo:line-height="100%" fo:text-align="center" style:justify-single-word="false"/>
      <style:text-properties style:use-window-font-color="true" loext:opacity="0%" style:font-name="Verdana" fo:font-size="7.5pt" fo:letter-spacing="normal" fo:language="pt" fo:country="none" style:text-underline-style="none" fo:font-weight="bold" style:font-size-asian="7.5pt" style:font-weight-asian="bold"/>
    </style:style>
    <style:style style:name="P18" style:family="paragraph" style:parent-style-name="Standard">
      <style:paragraph-properties fo:margin-left="1.028cm" fo:margin-right="0.086cm" fo:line-height="100%" fo:text-align="center" style:justify-single-word="false" fo:text-indent="0cm" style:auto-text-indent="false"/>
    </style:style>
    <style:style style:name="T1" style:family="text">
      <style:text-properties fo:color="#333333" loext:opacity="100%" style:font-name="Verdana" fo:font-size="7.5pt" fo:language="pt" fo:country="none" fo:font-weight="bold" style:font-size-asian="7.5pt" style:font-weight-asian="bold"/>
    </style:style>
    <style:style style:name="T2" style:family="text">
      <style:text-properties fo:color="#333333" loext:opacity="100%" style:font-name="Verdana" fo:font-size="7.5pt" fo:letter-spacing="-0.004cm" fo:language="pt" fo:country="none" fo:font-weight="bold" style:font-size-asian="7.5pt" style:font-weight-asian="bold"/>
    </style:style>
    <style:style style:name="T3" style:family="text">
      <style:text-properties fo:color="#333333" loext:opacity="100%" style:font-name="Verdana" fo:font-size="7.5pt" fo:letter-spacing="normal" fo:language="pt" fo:country="none" fo:font-weight="bold" style:font-size-asian="7.5pt" style:font-weight-asian="bold"/>
    </style:style>
    <style:style style:name="T4" style:family="text">
      <style:text-properties fo:color="#333333" loext:opacity="100%" style:font-name="Verdana" fo:font-size="7.5pt" fo:letter-spacing="0.002cm" fo:language="pt" fo:country="none" fo:font-weight="bold" style:font-size-asian="7.5pt" style:font-weight-asian="bold"/>
    </style:style>
    <style:style style:name="T5" style:family="text">
      <style:text-properties fo:color="#333333" loext:opacity="100%" style:font-name="Verdana" fo:font-size="7.5pt" fo:letter-spacing="-0.014cm" fo:language="pt" fo:country="none" fo:font-weight="bold" style:font-size-asian="7.5pt" style:font-weight-asian="bold"/>
    </style:style>
    <style:style style:name="T6" style:family="text">
      <style:text-properties fo:color="#333333" loext:opacity="100%" style:font-name="Verdana" fo:font-size="7.5pt" fo:letter-spacing="-0.007cm" fo:language="pt" fo:country="none" fo:font-weight="bold" style:font-size-asian="7.5pt" style:font-weight-asian="bold"/>
    </style:style>
    <style:style style:name="T7" style:family="text">
      <style:text-properties fo:color="#333333" loext:opacity="100%" style:font-name="Verdana" fo:font-size="7.5pt" fo:letter-spacing="-0.016cm" fo:language="pt" fo:country="none" fo:font-weight="bold" style:font-size-asian="7.5pt" style:font-weight-asian="bold"/>
    </style:style>
    <style:style style:name="T8" style:family="text">
      <style:text-properties fo:color="#333333" loext:opacity="100%" style:font-name="Verdana" fo:font-size="7.5pt" fo:letter-spacing="normal" fo:language="pt" fo:country="none" fo:font-weight="bold" style:font-size-asian="7.5pt" style:font-weight-asian="bold" style:font-size-complex="7.5pt"/>
    </style:style>
    <style:style style:name="T9" style:family="text">
      <style:text-properties fo:color="#333333" loext:opacity="100%" style:font-name="Verdana" fo:font-size="7.5pt" fo:letter-spacing="-0.004cm" fo:language="pt" fo:country="none" style:text-underline-style="none" fo:font-weight="bold" style:font-size-asian="7.5pt" style:font-weight-asian="bold" style:font-size-complex="7.5pt"/>
    </style:style>
    <style:style style:name="T10" style:family="text">
      <style:text-properties fo:color="#333333" loext:opacity="100%" style:font-name="Verdana" fo:font-size="7.5pt" fo:letter-spacing="-0.018cm" fo:language="pt" fo:country="none" fo:font-weight="bold" style:font-size-asian="7.5pt" style:font-weight-asian="bold"/>
    </style:style>
    <style:style style:name="T11" style:family="text">
      <style:text-properties fo:color="#333333" loext:opacity="100%" style:font-name="Verdana" fo:font-size="7.5pt" fo:letter-spacing="-0.019cm" fo:language="pt" fo:country="none" fo:font-weight="bold" style:font-size-asian="7.5pt" style:font-weight-asian="bold"/>
    </style:style>
    <style:style style:name="T12" style:family="text">
      <style:text-properties fo:color="#333333" loext:opacity="100%" style:font-name="Verdana" fo:font-size="7.5pt" fo:letter-spacing="-0.011cm" fo:language="pt" fo:country="none" fo:font-weight="bold" style:font-size-asian="7.5pt" style:font-weight-asian="bold"/>
    </style:style>
    <style:style style:name="T13" style:family="text">
      <style:text-properties fo:color="#333333" loext:opacity="100%" style:font-name="Verdana" fo:letter-spacing="-0.007cm" fo:language="pt" fo:country="none"/>
    </style:style>
    <style:style style:name="T14" style:family="text">
      <style:text-properties fo:color="#333333" loext:opacity="100%" fo:font-family="'Times New Roman'" style:font-family-generic="roman" style:font-pitch="variable" fo:letter-spacing="normal" fo:language="pt" fo:country="none" style:text-underline-style="solid" style:text-underline-width="auto" style:text-underline-color="font-color"/>
    </style:style>
    <style:style style:name="T15" style:family="text">
      <style:text-properties fo:color="#333333" loext:opacity="100%" fo:font-family="'Times New Roman'" style:font-family-generic="roman" style:font-pitch="variable" fo:letter-spacing="-0.004cm" fo:language="pt" fo:country="none" style:text-underline-style="none"/>
    </style:style>
    <style:style style:name="T16" style:family="text">
      <style:text-properties fo:color="#333333" loext:opacity="100%" style:font-name="Verdana" fo:letter-spacing="normal" fo:language="pt" fo:country="none" style:text-underline-style="none"/>
    </style:style>
    <style:style style:name="T17" style:family="text">
      <style:text-properties fo:color="#333333" loext:opacity="100%" fo:font-family="'Times New Roman'" style:font-family-generic="roman" style:font-pitch="variable" fo:letter-spacing="-0.03cm" fo:language="pt" fo:country="none" style:text-underline-style="none"/>
    </style:style>
    <style:style style:name="T18" style:family="text">
      <style:text-properties fo:color="#333333" loext:opacity="100%" style:font-name="Verdana" fo:letter-spacing="-0.007cm" fo:language="pt" fo:country="none" style:text-underline-style="none"/>
    </style:style>
    <style:style style:name="T19" style:family="text">
      <style:text-properties fo:color="#333333" loext:opacity="100%" style:font-name="Verdana" fo:letter-spacing="-0.016cm" fo:language="pt" fo:country="none" style:text-underline-style="none"/>
    </style:style>
    <style:style style:name="T20" style:family="text">
      <style:text-properties fo:color="#333333" loext:opacity="100%" style:font-name="Verdana" fo:letter-spacing="-0.014cm" fo:language="pt" fo:country="none" style:text-underline-style="none"/>
    </style:style>
    <style:style style:name="T21" style:family="text">
      <style:text-properties fo:color="#333333" loext:opacity="100%" style:font-name="Verdana" fo:letter-spacing="-0.009cm" fo:language="pt" fo:country="none" style:text-underline-style="none"/>
    </style:style>
    <style:style style:name="T22" style:family="text">
      <style:text-properties fo:color="#333333" loext:opacity="100%" style:font-name="Verdana" fo:letter-spacing="-0.011cm" fo:language="pt" fo:country="none" style:text-underline-style="none" fo:font-weight="bold" style:font-weight-asian="bold" style:font-weight-complex="bold"/>
    </style:style>
    <style:style style:name="T23" style:family="text">
      <style:text-properties fo:color="#333333" loext:opacity="100%" style:font-name="Verdana" fo:letter-spacing="-0.011cm" fo:language="pt" fo:country="none" style:text-underline-style="none"/>
    </style:style>
    <style:style style:name="T24" style:family="text">
      <style:text-properties fo:color="#333333" loext:opacity="100%" style:font-name="Verdana" fo:letter-spacing="-0.012cm" fo:language="pt" fo:country="none" style:text-underline-style="none"/>
    </style:style>
    <style:style style:name="T25" style:family="text">
      <style:text-properties fo:color="#333333" loext:opacity="100%" style:font-name="Verdana" fo:letter-spacing="-0.004cm" fo:language="pt" fo:country="none" style:text-underline-style="none"/>
    </style:style>
    <style:style style:name="T26" style:family="text">
      <style:text-properties fo:color="#333333" loext:opacity="100%" style:font-name="Verdana" fo:letter-spacing="0.058cm" fo:language="pt" fo:country="none" style:text-underline-style="none"/>
    </style:style>
    <style:style style:name="T27" style:family="text">
      <style:text-properties fo:color="#333333" loext:opacity="100%" style:font-name="Verdana" fo:letter-spacing="-0.005cm" fo:language="pt" fo:country="none" style:text-underline-style="none"/>
    </style:style>
    <style:style style:name="T28" style:family="text">
      <style:text-properties fo:color="#333333" loext:opacity="100%" style:font-name="Verdana" fo:letter-spacing="-0.002cm" fo:language="pt" fo:country="none" style:text-underline-style="none"/>
    </style:style>
    <style:style style:name="T29" style:family="text">
      <style:text-properties fo:color="#333333" loext:opacity="100%" style:font-name="Verdana" fo:font-size="7.5pt" fo:letter-spacing="-0.011cm" fo:language="pt" fo:country="none" style:text-underline-style="none" fo:font-weight="bold" style:font-size-asian="7.5pt" style:font-weight-asian="bold"/>
    </style:style>
    <style:style style:name="T30" style:family="text">
      <style:text-properties fo:color="#333333" loext:opacity="100%" style:font-name="Verdana" fo:font-size="7.5pt" fo:letter-spacing="-0.012cm" fo:language="pt" fo:country="none" style:text-underline-style="none" fo:font-weight="bold" style:font-size-asian="7.5pt" style:font-weight-asian="bold"/>
    </style:style>
    <style:style style:name="T31" style:family="text">
      <style:text-properties fo:color="#333333" loext:opacity="100%" style:font-name="Verdana" fo:font-size="7.5pt" fo:letter-spacing="normal" fo:language="pt" fo:country="none" style:text-underline-style="none" fo:font-weight="bold" style:font-size-asian="7.5pt" style:font-weight-asian="bold"/>
    </style:style>
    <style:style style:name="T32" style:family="text">
      <style:text-properties fo:color="#333333" loext:opacity="100%" style:font-name="Verdana" fo:font-size="7.5pt" fo:letter-spacing="0.004cm" fo:language="pt" fo:country="none" style:text-underline-style="none" fo:font-weight="bold" style:font-size-asian="7.5pt" style:font-weight-asian="bold"/>
    </style:style>
    <style:style style:name="T33" style:family="text">
      <style:text-properties fo:color="#333333" loext:opacity="100%" style:font-name="Verdana" fo:font-size="7.5pt" fo:letter-spacing="0.005cm" fo:language="pt" fo:country="none" style:text-underline-style="none" fo:font-weight="bold" style:font-size-asian="7.5pt" style:font-weight-asian="bold"/>
    </style:style>
    <style:style style:name="T34" style:family="text">
      <style:text-properties fo:color="#333333" loext:opacity="100%" style:font-name="Verdana" fo:font-size="7.5pt" fo:letter-spacing="-0.004cm" fo:language="pt" fo:country="none" style:text-underline-style="none" fo:font-weight="bold" style:font-size-asian="7.5pt" style:font-weight-asian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as-char" svg:width="2.103cm" svg:height="2.224cm" draw:z-index="0"><draw:image xlink:href="Pictures/10010760000010A400000E5E1FEF8AB0.wmf" xlink:type="simple" xlink:show="embed" xlink:actuate="onLoad" draw:mime-type="image/x-wmf"/><draw:image xlink:href="Pictures/10000000000000A10000008B433921CF.png" xlink:type="simple" xlink:show="embed" xlink:actuate="onLoad" draw:mime-type="image/png"/></draw:frame></text:p>
      <text:p text:style-name="P2"/>
      <text:p text:style-name="P3"><text:span text:style-name="T1">Ministério</text:span><text:span text:style-name="T2"> </text:span><text:span text:style-name="T3">da</text:span><text:span text:style-name="T4"> </text:span><text:span text:style-name="T2">Educação</text:span></text:p>
      <text:p text:style-name="P4"><text:span text:style-name="T5">Secretaria</text:span><text:span text:style-name="T3"> </text:span><text:span text:style-name="T5">da</text:span><text:span text:style-name="T3"> </text:span><text:span text:style-name="T5">Educação</text:span><text:span text:style-name="T3"> </text:span><text:span text:style-name="T5">Profissional</text:span><text:span text:style-name="T3"> </text:span><text:span text:style-name="T5">e</text:span><text:span text:style-name="T3"> </text:span><text:span text:style-name="T5">Tecnológica</text:span><text:span text:style-name="T3"> </text:span><text:span text:style-name="T5">Instituto</text:span><text:span text:style-name="T3"> </text:span><text:span text:style-name="T5">Federal</text:span><text:span text:style-name="T3"> </text:span><text:span text:style-name="T5">de</text:span><text:span text:style-name="T3"> </text:span><text:span text:style-name="T5">Educação,</text:span><text:span text:style-name="T3"> </text:span><text:span text:style-name="T5">Ciência</text:span><text:span text:style-name="T3"> </text:span><text:span text:style-name="T5">e</text:span><text:span text:style-name="T3"> </text:span><text:span text:style-name="T5">Tecnologia</text:span><text:span text:style-name="T3"> </text:span><text:span text:style-name="T5">Baiano </text:span><text:span text:style-name="T6">Pró-Reitoria</text:span><text:span text:style-name="T7"> </text:span><text:span text:style-name="T6">de</text:span><text:span text:style-name="T7"> </text:span><text:span text:style-name="T6">Pesquisa</text:span><text:span text:style-name="T7"> </text:span><text:span text:style-name="T6">e</text:span><text:span text:style-name="T7"> </text:span><text:span text:style-name="T6">Inovação</text:span><text:span text:style-name="T7"> </text:span><text:span text:style-name="T6">Coordenação</text:span><text:span text:style-name="T5"> </text:span><text:span text:style-name="T6">Geral</text:span><text:span text:style-name="T7"> </text:span><text:span text:style-name="T6">de</text:span><text:span text:style-name="T7"> </text:span><text:span text:style-name="T6">Pós-Graduação</text:span></text:p>
      <text:p text:style-name="P5"><text:span text:style-name="T3"><text:s text:c="61"/></text:span><text:span text:style-name="T8">Edital Nº. 179 de 3 de setembro de 2026 </text:span></text:p>
      <text:p text:style-name="P6"><text:span text:style-name="T8"><text:s text:c="46"/></text:span><text:span text:style-name="T9">ANEXO</text:span><text:span text:style-name="T10"> </text:span><text:span text:style-name="T3">IV</text:span><text:span text:style-name="T11"> </text:span><text:span text:style-name="T3">–</text:span><text:span text:style-name="T12"> </text:span><text:span text:style-name="T3">DECLARAÇÃO</text:span><text:span text:style-name="T10"> </text:span><text:span text:style-name="T3">DE</text:span><text:span text:style-name="T7"> </text:span><text:span text:style-name="T3">PESSOA</text:span><text:span text:style-name="T7"> </text:span><text:span text:style-name="T3">COM</text:span><text:span text:style-name="T7"> </text:span><text:span text:style-name="T2">DEFICIÊNCIA</text:span></text:p>
      <text:p text:style-name="P7"/>
      <text:p text:style-name="P8"><text:span text:style-name="T13">Eu,</text:span><text:span text:style-name="T14"><text:tab/><text:tab/></text:span><text:span text:style-name="T15"> </text:span><text:span text:style-name="T16">,portador do RG nº</text:span><text:span text:style-name="T14"><text:tab/>___<text:tab/></text:span><text:span text:style-name="T17"> </text:span><text:span text:style-name="T18">e</text:span><text:span text:style-name="T19"> </text:span><text:span text:style-name="T18">inscrito(a)</text:span><text:span text:style-name="T19"> </text:span><text:span text:style-name="T18">no</text:span><text:span text:style-name="T19"> </text:span><text:span text:style-name="T18">CPF</text:span><text:span text:style-name="T19"> </text:span><text:span text:style-name="T18">sob </text:span><text:span text:style-name="T16">o nº </text:span><text:span text:style-name="T14"><text:tab/></text:span><text:span text:style-name="T16">declaro ao IF Baiano que, conforme CID-10 sob nº</text:span><text:span text:style-name="T14"><text:tab/></text:span><text:span text:style-name="T17"> </text:span><text:span text:style-name="T20">constante</text:span><text:span text:style-name="T21"> </text:span><text:span text:style-name="T20">no</text:span><text:span text:style-name="T21"> </text:span><text:span text:style-name="T20">Laudo</text:span><text:span text:style-name="T21"> </text:span><text:span text:style-name="T20">Médico </text:span><text:span text:style-name="T22">em anexo</text:span><text:span text:style-name="T23">, expedido conforme especificações do</text:span><text:span text:style-name="T16"> </text:span><text:span text:style-name="T23">Edital possuo a(s) seguinte(s) deficiência(s):</text:span></text:p>
      <text:p text:style-name="P9"><text:span text:style-name="T18">(</text:span><text:span text:style-name="T20"> </text:span><text:span text:style-name="T18">)</text:span><text:span text:style-name="T23"> </text:span><text:span text:style-name="T18">Deficiência</text:span><text:span text:style-name="T20"> </text:span><text:span text:style-name="T18">física</text:span><text:span text:style-name="T20"> </text:span><text:span text:style-name="T18">(Alteração</text:span><text:span text:style-name="T20"> </text:span><text:span text:style-name="T18">completa</text:span><text:span text:style-name="T20"> </text:span><text:span text:style-name="T18">ou</text:span><text:span text:style-name="T20"> </text:span><text:span text:style-name="T18">parcial</text:span><text:span text:style-name="T20"> </text:span><text:span text:style-name="T18">de</text:span><text:span text:style-name="T20"> </text:span><text:span text:style-name="T18">um</text:span><text:span text:style-name="T24"> </text:span><text:span text:style-name="T18">ou</text:span><text:span text:style-name="T24"> </text:span><text:span text:style-name="T18">mais</text:span><text:span text:style-name="T24"> </text:span><text:span text:style-name="T18">segmentos</text:span><text:span text:style-name="T24"> </text:span><text:span text:style-name="T18">do</text:span><text:span text:style-name="T24"> </text:span><text:span text:style-name="T18">corpo</text:span><text:span text:style-name="T24"> </text:span><text:span text:style-name="T18">humano,</text:span><text:span text:style-name="T24"> </text:span><text:span text:style-name="T18">acarretando</text:span><text:span text:style-name="T24"> </text:span><text:span text:style-name="T18">o </text:span><text:span text:style-name="T16">comprometimento</text:span><text:span text:style-name="T18"> </text:span><text:span text:style-name="T16">da</text:span><text:span text:style-name="T18"> </text:span><text:span text:style-name="T16">função</text:span><text:span text:style-name="T18"> </text:span><text:span text:style-name="T16">física,</text:span><text:span text:style-name="T18"> </text:span><text:span text:style-name="T16">apresentando-se</text:span><text:span text:style-name="T18"> </text:span><text:span text:style-name="T16">sob</text:span><text:span text:style-name="T18"> </text:span><text:span text:style-name="T16">a</text:span><text:span text:style-name="T18"> </text:span><text:span text:style-name="T16">forma</text:span><text:span text:style-name="T18"> </text:span><text:span text:style-name="T16">de</text:span><text:span text:style-name="T18"> </text:span><text:span text:style-name="T16">paraplegia,</text:span><text:span text:style-name="T18"> </text:span><text:span text:style-name="T16">paraparesia,</text:span><text:span text:style-name="T18"> </text:span><text:span text:style-name="T16">monoplegia, </text:span><text:span text:style-name="T18">monoparesia, tetraplegia, tetraparesia, triplegia, triparesia, hemiplegia, hemiparesia, ostomia, amputação ou </text:span><text:span text:style-name="T23">ausência de membro, paralisia cerebral, nanismo, membros com deformidade congênita ou adquirida, exceto as deformidades estéticas e as que não produzam dificuldades para o desempenho de funções -</text:span><text:span text:style-name="T16"> </text:span><text:span text:style-name="T23">Redação dada pelo </text:span><text:span text:style-name="T16">Decreto nº 5.296, de 2004);</text:span></text:p>
      <text:p text:style-name="P9"><text:span text:style-name="T25">(</text:span><text:span text:style-name="T23"> </text:span><text:span text:style-name="T25">)</text:span><text:span text:style-name="T21"> </text:span><text:span text:style-name="T25">Deficiência</text:span><text:span text:style-name="T23"> </text:span><text:span text:style-name="T25">auditiva</text:span><text:span text:style-name="T23"> </text:span><text:span text:style-name="T25">(Perda</text:span><text:span text:style-name="T23"> </text:span><text:span text:style-name="T25">bilateral,</text:span><text:span text:style-name="T23"> </text:span><text:span text:style-name="T25">parcial</text:span><text:span text:style-name="T23"> </text:span><text:span text:style-name="T25">ou</text:span><text:span text:style-name="T23"> </text:span><text:span text:style-name="T25">total,</text:span><text:span text:style-name="T23"> </text:span><text:span text:style-name="T25">de</text:span><text:span text:style-name="T23"> </text:span><text:span text:style-name="T25">quarenta</text:span><text:span text:style-name="T23"> </text:span><text:span text:style-name="T25">e</text:span><text:span text:style-name="T23"> </text:span><text:span text:style-name="T25">um</text:span><text:span text:style-name="T23"> </text:span><text:span text:style-name="T25">decibéis</text:span><text:span text:style-name="T23"> </text:span><text:span text:style-name="T25">(dB)</text:span><text:span text:style-name="T23"> </text:span><text:span text:style-name="T25">ou</text:span><text:span text:style-name="T23"> </text:span><text:span text:style-name="T25">mais,</text:span><text:span text:style-name="T23"> </text:span><text:span text:style-name="T25">aferida</text:span><text:span text:style-name="T23"> </text:span><text:span text:style-name="T25">por </text:span><text:span text:style-name="T18">audiograma</text:span><text:span text:style-name="T20"> </text:span><text:span text:style-name="T18">nas</text:span><text:span text:style-name="T20"> </text:span><text:span text:style-name="T18">frequências</text:span><text:span text:style-name="T20"> </text:span><text:span text:style-name="T18">de</text:span><text:span text:style-name="T20"> </text:span><text:span text:style-name="T18">500HZ,</text:span><text:span text:style-name="T20"> </text:span><text:span text:style-name="T18">1.000HZ,</text:span><text:span text:style-name="T20"> </text:span><text:span text:style-name="T18">2.000Hz</text:span><text:span text:style-name="T20"> </text:span><text:span text:style-name="T18">e</text:span><text:span text:style-name="T20"> </text:span><text:span text:style-name="T18">3.000Hz.</text:span><text:span text:style-name="T20"> </text:span><text:span text:style-name="T18">-</text:span><text:span text:style-name="T24"> </text:span><text:span text:style-name="T18">Redação</text:span><text:span text:style-name="T20"> </text:span><text:span text:style-name="T18">dada</text:span><text:span text:style-name="T20"> </text:span><text:span text:style-name="T18">pelo</text:span><text:span text:style-name="T24"> </text:span><text:span text:style-name="T18">Decreto</text:span><text:span text:style-name="T20"> </text:span><text:span text:style-name="T18">nº</text:span><text:span text:style-name="T20"> </text:span><text:span text:style-name="T18">5.296,</text:span><text:span text:style-name="T20"> </text:span><text:span text:style-name="T18">de </text:span><text:span text:style-name="T25">2004);</text:span></text:p>
      <text:p text:style-name="P9"><text:span text:style-name="T16">(</text:span><text:span text:style-name="T20"> </text:span><text:span text:style-name="T16">)</text:span><text:span text:style-name="T23"> </text:span><text:span text:style-name="T16">Deficiência</text:span><text:span text:style-name="T20"> </text:span><text:span text:style-name="T16">visual</text:span><text:span text:style-name="T20"> </text:span><text:span text:style-name="T16">(Cegueira,</text:span><text:span text:style-name="T20"> </text:span><text:span text:style-name="T16">na</text:span><text:span text:style-name="T20"> </text:span><text:span text:style-name="T16">qual</text:span><text:span text:style-name="T20"> </text:span><text:span text:style-name="T16">a</text:span><text:span text:style-name="T20"> </text:span><text:span text:style-name="T16">acuidade</text:span><text:span text:style-name="T24"> </text:span><text:span text:style-name="T16">visual</text:span><text:span text:style-name="T24"> </text:span><text:span text:style-name="T16">é</text:span><text:span text:style-name="T24"> </text:span><text:span text:style-name="T16">igual</text:span><text:span text:style-name="T24"> </text:span><text:span text:style-name="T16">ou</text:span><text:span text:style-name="T24"> </text:span><text:span text:style-name="T16">menor</text:span><text:span text:style-name="T24"> </text:span><text:span text:style-name="T16">que</text:span><text:span text:style-name="T24"> </text:span><text:span text:style-name="T16">0,05</text:span><text:span text:style-name="T20"> </text:span><text:span text:style-name="T16">no</text:span><text:span text:style-name="T20"> </text:span><text:span text:style-name="T16">melhor</text:span><text:span text:style-name="T24"> </text:span><text:span text:style-name="T16">olho,</text:span><text:span text:style-name="T24"> </text:span><text:span text:style-name="T16">com</text:span><text:span text:style-name="T24"> </text:span><text:span text:style-name="T16">a melhor</text:span><text:span text:style-name="T24"> </text:span><text:span text:style-name="T16">correção</text:span><text:span text:style-name="T24"> </text:span><text:span text:style-name="T16">óptica;</text:span><text:span text:style-name="T24"> </text:span><text:span text:style-name="T16">a</text:span><text:span text:style-name="T24"> </text:span><text:span text:style-name="T16">baixa</text:span><text:span text:style-name="T24"> </text:span><text:span text:style-name="T16">visão,</text:span><text:span text:style-name="T24"> </text:span><text:span text:style-name="T16">que</text:span><text:span text:style-name="T24"> </text:span><text:span text:style-name="T16">significa</text:span><text:span text:style-name="T24"> </text:span><text:span text:style-name="T16">acuidade</text:span><text:span text:style-name="T24"> </text:span><text:span text:style-name="T16">visual</text:span><text:span text:style-name="T24"> </text:span><text:span text:style-name="T16">entre</text:span><text:span text:style-name="T24"> </text:span><text:span text:style-name="T16">0,3</text:span><text:span text:style-name="T24"> </text:span><text:span text:style-name="T16">e</text:span><text:span text:style-name="T24"> </text:span><text:span text:style-name="T16">0,05</text:span><text:span text:style-name="T24"> </text:span><text:span text:style-name="T16">no</text:span><text:span text:style-name="T24"> </text:span><text:span text:style-name="T16">melhor</text:span><text:span text:style-name="T23"> </text:span><text:span text:style-name="T16">olho,</text:span><text:span text:style-name="T24"> </text:span><text:span text:style-name="T16">com</text:span><text:span text:style-name="T23"> </text:span><text:span text:style-name="T16">a </text:span><text:span text:style-name="T18">melhor</text:span><text:span text:style-name="T19"> </text:span><text:span text:style-name="T18">correção</text:span><text:span text:style-name="T19"> </text:span><text:span text:style-name="T18">óptica;</text:span><text:span text:style-name="T19"> </text:span><text:span text:style-name="T18">os</text:span><text:span text:style-name="T19"> </text:span><text:span text:style-name="T18">casos</text:span><text:span text:style-name="T19"> </text:span><text:span text:style-name="T18">nos</text:span><text:span text:style-name="T20"> </text:span><text:span text:style-name="T18">quais</text:span><text:span text:style-name="T19"> </text:span><text:span text:style-name="T18">a</text:span><text:span text:style-name="T19"> </text:span><text:span text:style-name="T18">somatória</text:span><text:span text:style-name="T19"> </text:span><text:span text:style-name="T18">da</text:span><text:span text:style-name="T19"> </text:span><text:span text:style-name="T18">medida</text:span><text:span text:style-name="T20"> </text:span><text:span text:style-name="T18">do</text:span><text:span text:style-name="T19"> </text:span><text:span text:style-name="T18">campo</text:span><text:span text:style-name="T19"> </text:span><text:span text:style-name="T18">visual</text:span><text:span text:style-name="T19"> </text:span><text:span text:style-name="T18">em</text:span><text:span text:style-name="T19"> </text:span><text:span text:style-name="T18">ambos</text:span><text:span text:style-name="T19"> </text:span><text:span text:style-name="T18">os</text:span><text:span text:style-name="T20"> </text:span><text:span text:style-name="T18">olhos</text:span><text:span text:style-name="T19"> </text:span><text:span text:style-name="T18">for</text:span><text:span text:style-name="T19"> </text:span><text:span text:style-name="T18">igual </text:span><text:span text:style-name="T23">ou menor que 60 graus ; ou a ocorrência simultânea de quaisquer das condições anteriores -</text:span><text:span text:style-name="T16"> </text:span><text:span text:style-name="T23">Redação dada pelo </text:span><text:span text:style-name="T16">Decreto nº 5.296, de 2004);</text:span></text:p>
      <text:p text:style-name="P10"><text:span text:style-name="T16">( ) Deficiência mental (Funcionamento intelectual significativamente inferior à média, com manifestação antes dos dezoito</text:span><text:span text:style-name="T26"> </text:span><text:span text:style-name="T16">anos</text:span><text:span text:style-name="T26"> </text:span><text:span text:style-name="T16">e</text:span><text:span text:style-name="T26"> </text:span><text:span text:style-name="T16">limitações</text:span><text:span text:style-name="T26"> </text:span><text:span text:style-name="T16">associadas</text:span><text:span text:style-name="T26"> </text:span><text:span text:style-name="T16">a</text:span><text:span text:style-name="T26"> </text:span><text:span text:style-name="T16">duas</text:span><text:span text:style-name="T26"> </text:span><text:span text:style-name="T16">ou</text:span><text:span text:style-name="T26"> </text:span><text:span text:style-name="T16">mais</text:span><text:span text:style-name="T26"> </text:span><text:span text:style-name="T16">áreas</text:span><text:span text:style-name="T26"> </text:span><text:span text:style-name="T16">de</text:span><text:span text:style-name="T26"> </text:span><text:span text:style-name="T16">habilidades</text:span><text:span text:style-name="T26"> </text:span><text:span text:style-name="T16">adaptativas,</text:span><text:span text:style-name="T26"> </text:span><text:span text:style-name="T16">tais</text:span><text:span text:style-name="T26"> </text:span><text:span text:style-name="T16">como:</text:span><text:span text:style-name="T26"> </text:span><text:span text:style-name="T16">a) </text:span><text:span text:style-name="T18">comunicação; b) cuidado pessoal; c) habilidades sociais; d) utilização dos recursos da comunidade; e) saúde e segurança;</text:span><text:span text:style-name="T23"> </text:span><text:span text:style-name="T18">f)</text:span><text:span text:style-name="T23"> </text:span><text:span text:style-name="T18">habilidades</text:span><text:span text:style-name="T23"> </text:span><text:span text:style-name="T18">acadêmicas;</text:span><text:span text:style-name="T23"> </text:span><text:span text:style-name="T18">g)</text:span><text:span text:style-name="T23"> </text:span><text:span text:style-name="T18">lazer;</text:span><text:span text:style-name="T23"> </text:span><text:span text:style-name="T18">h)</text:span><text:span text:style-name="T23"> </text:span><text:span text:style-name="T18">trabalho</text:span><text:span text:style-name="T23"> </text:span><text:span text:style-name="T18">-</text:span><text:span text:style-name="T21"> </text:span><text:span text:style-name="T18">Redação</text:span><text:span text:style-name="T23"> </text:span><text:span text:style-name="T18">dada</text:span><text:span text:style-name="T23"> </text:span><text:span text:style-name="T18">pelo</text:span><text:span text:style-name="T21"> </text:span><text:span text:style-name="T18">Decreto</text:span><text:span text:style-name="T23"> </text:span><text:span text:style-name="T18">nº</text:span><text:span text:style-name="T23"> </text:span><text:span text:style-name="T18">5.296,</text:span><text:span text:style-name="T23"> </text:span><text:span text:style-name="T18">de</text:span><text:span text:style-name="T23"> </text:span><text:span text:style-name="T18">2004);</text:span></text:p>
      <text:p text:style-name="P11"><text:span text:style-name="T23">( )</text:span><text:span text:style-name="T18"> </text:span><text:span text:style-name="T23">Outras (descreva):</text:span></text:p>
      <text:p text:style-name="P12"><text:span text:style-name="T18">O laudo médico com expressa referência ao código correspondente da</text:span><text:span text:style-name="T16"> </text:span><text:span text:style-name="T18">Classificação</text:span><text:span text:style-name="T16"> </text:span><text:span text:style-name="T18">Internacional de</text:span><text:span text:style-name="T16"> </text:span><text:span text:style-name="T18">Doença – </text:span><text:span text:style-name="T25">CID,</text:span><text:span text:style-name="T18"> </text:span><text:span text:style-name="T25">atesta</text:span><text:span text:style-name="T27"> </text:span><text:span text:style-name="T25">a</text:span><text:span text:style-name="T18"> </text:span><text:span text:style-name="T25">espécie</text:span><text:span text:style-name="T27"> </text:span><text:span text:style-name="T25">e</text:span><text:span text:style-name="T18"> </text:span><text:span text:style-name="T25">grau</text:span><text:span text:style-name="T27"> </text:span><text:span text:style-name="T25">da</text:span><text:span text:style-name="T18"> </text:span><text:span text:style-name="T25">deficiência.</text:span><text:span text:style-name="T28"> </text:span><text:span text:style-name="T25">São</text:span><text:span text:style-name="T18"> </text:span><text:span text:style-name="T25">consideradas</text:span><text:span text:style-name="T27"> </text:span><text:span text:style-name="T25">pessoas</text:span><text:span text:style-name="T18"> </text:span><text:span text:style-name="T25">com</text:span><text:span text:style-name="T27"> </text:span><text:span text:style-name="T25">deficiência</text:span><text:span text:style-name="T18"> </text:span><text:span text:style-name="T25">(PcD)</text:span><text:span text:style-name="T27"> </text:span><text:span text:style-name="T25">aquelas</text:span><text:span text:style-name="T18"> </text:span><text:span text:style-name="T25">que</text:span><text:span text:style-name="T27"> </text:span><text:span text:style-name="T25">têm impedimentos</text:span><text:span text:style-name="T27"> </text:span><text:span text:style-name="T25">de longo</text:span><text:span text:style-name="T27"> </text:span><text:span text:style-name="T25">prazo de natureza</text:span><text:span text:style-name="T27"> </text:span><text:span text:style-name="T25">física, mental, intelectual ou sensorial,</text:span><text:span text:style-name="T27"> </text:span><text:span text:style-name="T25">os quais, em</text:span><text:span text:style-name="T28"> </text:span><text:span text:style-name="T25">interação com </text:span><text:span text:style-name="T23">diversas barreiras, podem obstruir sua participação plena e efetiva na sociedade em igualdades de condições com as demais pessoas, nos termos dos artigos 3º e 4º do</text:span><text:span text:style-name="T18"> </text:span><text:span text:style-name="T23">Decreto nº 3.298/99, o artigo 5º do</text:span><text:span text:style-name="T18"> </text:span><text:span text:style-name="T23">Decreto nº 5.296/2004, da</text:span><text:span text:style-name="T25"> </text:span><text:span text:style-name="T23">Súmula nº 377/2009 do</text:span><text:span text:style-name="T25"> </text:span><text:span text:style-name="T23">Superior</text:span><text:span text:style-name="T28"> </text:span><text:span text:style-name="T23">Tribunal de</text:span><text:span text:style-name="T28"> </text:span><text:span text:style-name="T23">Justiça (STJ), da</text:span><text:span text:style-name="T25"> </text:span><text:span text:style-name="T23">Lei 12.764/2012 e da</text:span><text:span text:style-name="T28"> </text:span><text:span text:style-name="T23">Lei nº 13.146/2015.</text:span></text:p>
      <text:p text:style-name="P13"/>
      <text:p text:style-name="P13">_____________________________________________</text:p>
      <text:p text:style-name="P14"><text:span text:style-name="T29">Local</text:span><text:span text:style-name="T30"> </text:span><text:span text:style-name="T29">e data</text:span></text:p>
      <text:p text:style-name="P15"/>
      <text:p text:style-name="P16">________________________________</text:p>
      <text:p text:style-name="P17"/>
      <text:p text:style-name="P18"><text:span text:style-name="T31">Assinatura</text:span><text:span text:style-name="T32"> </text:span><text:span text:style-name="T31">do</text:span><text:span text:style-name="T33"> </text:span><text:span text:style-name="T34">declara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.09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4T14:26:01.269000000</meta:creation-date>
    <dc:date>2026-09-08T08:20:04.341083100</dc:date>
    <meta:editing-duration>PT17M57S</meta:editing-duration>
    <meta:editing-cycles>4</meta:editing-cycles>
    <meta:generator>LibreOffice/26.2.0.3$Windows_X86_64 LibreOffice_project/620$Build-3</meta:generator>
    <meta:document-statistic meta:table-count="0" meta:image-count="1" meta:object-count="0" meta:page-count="1" meta:paragraph-count="16" meta:word-count="453" meta:character-count="3090" meta:non-whitespace-character-count="2537"/>
  </office:meta>
</office:document-meta>
</file>